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text-properties fo:font-weight="bold" style:font-weight-asian="bold" style:font-weight-complex="bold" fo:font-size="13pt" style:font-size-asian="13pt" style:font-size-complex="13pt"/>
    </style:style>
    <style:style style:name="P2" style:parent-style-name="Standard" style:family="paragraph">
      <style:text-properties fo:font-weight="bold" style:font-weight-asian="bold" style:font-weight-complex="bold" fo:font-size="13pt" style:font-size-asian="13pt" style:font-size-complex="13pt"/>
    </style:style>
    <style:style style:name="P3" style:parent-style-name="Standard" style:family="paragraph">
      <style:text-properties fo:font-weight="bold" style:font-weight-asian="bold" style:font-weight-complex="bold" fo:font-size="13pt" style:font-size-asian="13pt" style:font-size-complex="13pt"/>
    </style:style>
    <style:style style:name="P4" style:parent-style-name="Standard" style:family="paragraph">
      <style:text-properties fo:font-weight="bold" style:font-weight-asian="bold" style:font-weight-complex="bold"/>
    </style:style>
    <style:style style:name="P5" style:parent-style-name="Standard" style:family="paragraph">
      <style:text-properties fo:font-weight="bold" style:font-weight-asian="bold" style:font-weight-complex="bold"/>
    </style:style>
    <style:style style:name="P6" style:parent-style-name="Standard" style:family="paragraph">
      <style:text-properties fo:font-weight="bold" style:font-weight-asian="bold" style:font-weight-complex="bold"/>
    </style:style>
    <style:style style:name="P7" style:parent-style-name="Standard" style:family="paragraph">
      <style:text-properties fo:font-weight="bold" style:font-weight-asian="bold" style:font-weight-complex="bold"/>
    </style:style>
    <style:style style:name="P8" style:parent-style-name="Standard" style:family="paragraph">
      <style:text-properties fo:font-weight="bold" style:font-weight-asian="bold" style:font-weight-complex="bold"/>
    </style:style>
    <style:style style:name="P9" style:parent-style-name="Standard" style:family="paragraph">
      <style:text-properties fo:font-weight="bold" style:font-weight-asian="bold" style:font-weight-complex="bold"/>
    </style:style>
    <style:style style:name="P10" style:parent-style-name="Standard" style:family="paragraph">
      <style:text-properties fo:font-weight="bold" style:font-weight-asian="bold" style:font-weight-complex="bold"/>
    </style:style>
    <style:style style:name="P11" style:parent-style-name="Standard" style:family="paragraph">
      <style:text-properties fo:font-weight="bold" style:font-weight-asian="bold" style:font-weight-complex="bold"/>
    </style:style>
    <style:style style:name="T12" style:parent-style-name="Standardnípísmoodstavce" style:family="text">
      <style:text-properties fo:font-weight="bold" style:font-weight-asian="bold" style:font-weight-complex="bold"/>
    </style:style>
    <style:style style:name="P13" style:parent-style-name="Standard" style:family="paragraph">
      <style:text-properties fo:font-weight="bold" style:font-weight-asian="bold" style:font-weight-complex="bold"/>
    </style:style>
    <style:style style:name="P14" style:parent-style-name="Standard" style:family="paragraph">
      <style:text-properties fo:font-weight="bold" style:font-weight-asian="bold" style:font-weight-complex="bold"/>
    </style:style>
    <style:style style:name="T15" style:parent-style-name="Standardnípísmoodstavce" style:family="text">
      <style:text-properties fo:font-weight="bold" style:font-weight-asian="bold" style:font-weight-complex="bold"/>
    </style:style>
    <style:style style:name="T16" style:parent-style-name="Standardnípísmoodstavce" style:family="text">
      <style:text-properties fo:font-weight="bold" style:font-weight-asian="bold" style:font-weight-complex="bold"/>
    </style:style>
    <style:style style:name="T17" style:parent-style-name="Standardnípísmoodstavce" style:family="text">
      <style:text-properties fo:font-weight="bold" style:font-weight-asian="bold" style:font-weight-complex="bold"/>
    </style:style>
    <style:style style:name="T18" style:parent-style-name="Standardnípísmoodstavce" style:family="text">
      <style:text-properties fo:font-weight="bold" style:font-weight-asian="bold" style:font-weight-complex="bold"/>
    </style:style>
    <style:style style:name="P19" style:parent-style-name="Standard" style:family="paragraph">
      <style:text-properties fo:font-weight="bold" style:font-weight-asian="bold" style:font-weight-complex="bold"/>
    </style:style>
    <style:style style:name="P20" style:parent-style-name="Standard" style:family="paragraph">
      <style:text-properties fo:font-weight="bold" style:font-weight-asian="bold" style:font-weight-complex="bold"/>
    </style:style>
    <style:style style:name="P21" style:parent-style-name="Standard" style:family="paragraph">
      <style:text-properties fo:font-weight="bold" style:font-weight-asian="bold" style:font-weight-complex="bold"/>
    </style:style>
    <style:style style:name="P22" style:parent-style-name="Standard" style:family="paragraph">
      <style:text-properties fo:font-weight="bold" style:font-weight-asian="bold" style:font-weight-complex="bold"/>
    </style:style>
    <style:style style:name="P23" style:parent-style-name="Standard" style:family="paragraph">
      <style:text-properties fo:font-weight="bold" style:font-weight-asian="bold" style:font-weight-complex="bold"/>
    </style:style>
    <style:style style:name="P24" style:parent-style-name="Standard" style:family="paragraph">
      <style:text-properties fo:font-weight="bold" style:font-weight-asian="bold" style:font-weight-complex="bold"/>
    </style:style>
    <style:style style:name="P25" style:parent-style-name="Standard" style:family="paragraph">
      <style:text-properties fo:font-weight="bold" style:font-weight-asian="bold" style:font-weight-complex="bold"/>
    </style:style>
    <style:style style:name="P26" style:parent-style-name="Standard" style:family="paragraph">
      <style:text-properties fo:font-weight="bold" style:font-weight-asian="bold" style:font-weight-complex="bold"/>
    </style:style>
    <style:style style:name="P27" style:parent-style-name="Standard" style:family="paragraph">
      <style:text-properties fo:font-weight="bold" style:font-weight-asian="bold" style:font-weight-complex="bold"/>
    </style:style>
    <style:style style:name="P28" style:parent-style-name="Standard" style:family="paragraph">
      <style:text-properties fo:font-weight="bold" style:font-weight-asian="bold" style:font-weight-complex="bold"/>
    </style:style>
    <style:style style:name="P29" style:parent-style-name="Standard" style:family="paragraph">
      <style:text-properties fo:font-weight="bold" style:font-weight-asian="bold" style:font-weight-complex="bold"/>
    </style:style>
    <style:style style:name="P30" style:parent-style-name="Standard" style:family="paragraph">
      <style:text-properties fo:font-weight="bold" style:font-weight-asian="bold" style:font-weight-complex="bold"/>
    </style:style>
    <style:style style:name="P31" style:parent-style-name="Standard" style:family="paragraph">
      <style:text-properties fo:font-weight="bold" style:font-weight-asian="bold" style:font-weight-complex="bold"/>
    </style:style>
    <style:style style:name="T32" style:parent-style-name="Standardnípísmoodstavce" style:family="text">
      <style:text-properties fo:font-weight="bold" style:font-weight-asian="bold" style:font-weight-complex="bold"/>
    </style:style>
    <style:style style:name="T33" style:parent-style-name="Standardnípísmoodstavce" style:family="text">
      <style:text-properties fo:font-weight="bold" style:font-weight-asian="bold" style:font-weight-complex="bold"/>
    </style:style>
    <style:style style:name="P34" style:parent-style-name="Standard" style:family="paragraph">
      <style:text-properties fo:font-weight="bold" style:font-weight-asian="bold" style:font-weight-complex="bold"/>
    </style:style>
    <style:style style:name="P35" style:parent-style-name="Standard" style:family="paragraph">
      <style:text-properties fo:font-weight="bold" style:font-weight-asian="bold" style:font-weight-complex="bold"/>
    </style:style>
    <style:style style:name="P36" style:parent-style-name="Standard" style:family="paragraph">
      <style:text-properties fo:font-weight="bold" style:font-weight-asian="bold" style:font-weight-complex="bold"/>
    </style:style>
    <style:style style:name="P37" style:parent-style-name="Standard" style:family="paragraph">
      <style:text-properties fo:font-weight="bold" style:font-weight-asian="bold" style:font-weight-complex="bold"/>
    </style:style>
    <style:style style:name="P38" style:parent-style-name="Standard" style:family="paragraph">
      <style:text-properties fo:font-weight="bold" style:font-weight-asian="bold" style:font-weight-complex="bold"/>
    </style:style>
    <style:style style:name="P39" style:parent-style-name="Standard" style:family="paragraph">
      <style:text-properties fo:font-weight="bold" style:font-weight-asian="bold" style:font-weight-complex="bold"/>
    </style:style>
    <style:style style:name="P40" style:parent-style-name="Standard" style:family="paragraph">
      <style:text-properties fo:font-weight="bold" style:font-weight-asian="bold" style:font-weight-complex="bold"/>
    </style:style>
  </office:automatic-styles>
  <office:body>
    <office:text text:use-soft-page-breaks="true">
      <text:p text:style-name="P1"><text:s text:c="3"/>Zmluva o vývoze odpadových vôd zo žúmp do čistiarne odpadových vôd.</text:p>
      <text:p text:style-name="P2"/>
      <text:p text:style-name="P3"/>
      <text:p text:style-name="P4">Zmluvné strany:</text:p>
      <text:p text:style-name="P5"/>
      <text:p text:style-name="P6">Prevádzkovateľ čistiarne odpadových vôd:</text:p>
      <text:p text:style-name="Standard">Čachtická kanalizačná spoločnosť s.r.o. /ČKS/</text:p>
      <text:p text:style-name="Standard">Malinovského 769, <text:s/>91621 <text:s/>Čachtice</text:p>
      <text:p text:style-name="Standard">zastúp.konateľom: Ing. Erikou Ondrejkovou</text:p>
      <text:p text:style-name="Standard"/>
      <text:p text:style-name="P7">Vývozca odpadových vôd:</text:p>
      <text:p text:style-name="Standard">Ulstrup Plast s.r.o.</text:p>
      <text:p text:style-name="Standard">Stredská 1, <text:s/>91623 <text:s/>Pobedim</text:p>
      <text:p text:style-name="Standard">zastúp. riaditeľom: Ing. <text:s/>Martinom <text:s/>Bačom</text:p>
      <text:p text:style-name="Standard"/>
      <text:p text:style-name="Standard"/>
      <text:p text:style-name="P8"><text:s text:c="49"/>2.Predmet zmluvy.</text:p>
      <text:p text:style-name="Standard"/>
      <text:p text:style-name="Standard">Predmetom tejto zmluvy je vývoz splaškových odpadových vôd vyprodukovanými pracovníkmi firmy, v rozsahu a za podmienok uvedených v tejto zmluve fekálnymi vozidlami do čistiarne odpadových vôd /ďalej len ČOV/ prevádzkovateľa nachádzajúcej sa : Čachtice, ul. Komárno 1248/32.</text:p>
      <text:p text:style-name="Standard">Predmetom vývozu nesmú byť látky, ktoré sa nepovažujú za odpadové vody a ktoré sa preto nesmú vypúšťať do ČOV. Sú to najmä obzvlášť škodlivé látky uvedené v Zozname I, ktorý je Prílohou č.1 Zákona č.364/2004 Z.z o vodách a o zmene<text:s/>Zákona č. 372/1990 Zb. o priestupkoch v znení neskorších predpisov a tiež látky:</text:p>
      <text:p text:style-name="Standard"/>
      <text:p text:style-name="Standard">a/rádioaktívne, infekčné a iné látky ohrozujúce zdravie človeka a bezpečnosť obsluhy ČOV</text:p>
      <text:p text:style-name="Standard">b/ látky narušujúce materiál zariadení ČOV</text:p>
      <text:p text:style-name="Standard">c/ látky ohrozujúce prevádzku ČOV, alebo spôsobujúce poruchy ČOV</text:p>
      <text:p text:style-name="Standard">d/ horľavé, alebo výbušné látky, prípadne látky, ktoré zmiešaním so vzduchom alebo vodou tvoria <text:s text:c="3"/>výbušné, dusivé, alebo otravné zmesi.</text:p>
      <text:p text:style-name="Standard">e/ <text:s/>nezávadné látky, ktoré zmiešaním s inými látkami vyvíjajú jedovaté látky</text:p>
      <text:p text:style-name="Standard">f/ pesticídy, jedy,<text:s/>omamné látky a žieraviny</text:p>
      <text:p text:style-name="Standard">g/ uličné nečistoty v množstve presahujúcom 200 mg v jednom litri vody</text:p>
      <text:p text:style-name="Standard">h/ látky, ktoré obsahujú ropu a ropné deriváty</text:p>
      <text:p text:style-name="Standard"/>
      <text:p text:style-name="P9"><text:s text:c="48"/>3. Technické údaje vývozcu <text:s text:c="36"/><text:s text:c="42"/></text:p>
      <text:p text:style-name="P10"/>
      <text:p text:style-name="P11"/>
      <text:p text:style-name="Standard">Typ vozidla, jeho evidenčné číslo, objem nádrže fekálneho vozidla prostredníctvom ktorého bude vývozca uskutočňovať vývoz odpadových vôd do ČOV prevádzkovateľa bude nahlásený vždy pred uskutočnením samotného vývozu zodpovednému pracovníkovi ČOV.</text:p>
      <text:p text:style-name="Standard">Údaje o druhu odpadových vôd a ich producentovi vývozca pred vypustením odpadových vôd z cisterny do určeného zariadenia ČOV.</text:p>
      <text:p text:style-name="Standard"/>
      <text:p text:style-name="Standard"/>
      <text:p text:style-name="Standard"><text:s text:c="35"/><text:span text:style-name="T12">4.Podmienky vývozu odpadových vôd do ČOV</text:span></text:p>
      <text:p text:style-name="P13"/>
      <text:p text:style-name="P14">4.1 Množstvo vyvážaných odpadových vôd:</text:p>
      <text:p text:style-name="Standard">Vývozca môže vyviesť odpadové vody do zariadenia ČOV prevádzkovateľa v nasledovnom množstve: max:<text:s/><text:span text:style-name="T15">50m3/mesiac , alebo <text:s/>10m3/deň</text:span></text:p>
      <text:p text:style-name="Standard"><text:span text:style-name="T16">Spôsob určenia množstva odpadových vôd:<text:s/></text:span><text:s/>podľa počtu a objemu dovezených nádrží s odpadovými vodami.</text:p>
      <text:p text:style-name="Standard"><text:span text:style-name="T17">Spô</text:span><text:span text:style-name="T18">sob vypúšťania odpadových vôd do príslušného zariadenia ČOV:</text:span><text:s/>Podľa pokynov zodpovedného pracovníka</text:p>
      <text:p text:style-name="Standard"/>
      <text:p text:style-name="P19">4.2 Množstvo znečisťujúcich látok</text:p>
      <text:p text:style-name="P20"/>
      <text:p text:style-name="Standard">Podľa technických parametrov ČOV, ktoré budú oznámené vývozcovi pred uskutočnením prvého vývozu odpadových vôd.</text:p>
      <text:p text:style-name="Standard"/>
      <text:p text:style-name="P21">4.3<text:s/>Kontrola kvality vyvážaných odpadových vôd</text:p>
      <text:p text:style-name="P22"/>
      <text:p text:style-name="Standard">4.3.1 Vzorky odpadových vôd vývozcom do ČOV budú odoberané námatkovo podľa rozhodnutia prevádzkovateľa v areáli ČOV priamo z nádrže fekálneho vozidla.</text:p>
      <text:p text:style-name="Standard">4.3.2 Vývozca je povinný predložiť protokol o skúške odpadovej vody vyvážanej do ČOV v zmysle tejto zmluvy, ktorú vykoná akreditovaná laboratórium v súlade so všeobecnými záväznými právnymi predpismi, ktorými sa ustanovujú požiadavky na dosiahnutie dobrého stavu vôd. Výsledné hodnoty stanovených meraní musia byť nižšie, ako sú maximálne povolené hodnoty pri vstupe do ČOV dané rozhodnutím vodoprávneho orgánu.</text:p>
      <text:p text:style-name="Standard"/>
      <text:p text:style-name="Standard"/>
      <text:p text:style-name="P23"><text:s text:c="38"/>5. Neoprávnený vývoz odpadových vôd <text:s text:c="65"/></text:p>
      <text:p text:style-name="P24"/>
      <text:p text:style-name="P25"/>
      <text:p text:style-name="Standard">Za neoprávnený<text:s/>vývoz <text:s/>odpadových vôd do ČOV sa považuje:</text:p>
      <text:p text:style-name="Standard">a/ ak vývozca vypustí do príslušného zariadenia ČOV látky, ktoré sa v zmysle bodu2. tejto zmluvy</text:p>
      <text:p text:style-name="Standard"><text:s text:c="3"/>nesmú vyvážať do ČOV</text:p>
      <text:p text:style-name="Standard">b/ ak vývozca vypustí do príslušného zariadenia ČOV odpadové vody vo väčšom množstve ako <text:s text:c="2"/></text:p>
      <text:p text:style-name="Standard"><text:s/><text:s text:c="2"/>deklaruje</text:p>
      <text:p text:style-name="Standard">c/ ak vývozca zabraňuje prevádzkovateľovi v odbere vzoriek</text:p>
      <text:p text:style-name="Standard">d/ ak vývozca vypustí odpadové vody z fekálneho vozidla do iného objektu v správe prevádzkovateľa ako je vývozné miesto dohodnuté v rámci tejto zmluvy.</text:p>
      <text:p text:style-name="Standard"/>
      <text:p text:style-name="Standard"/>
      <text:p text:style-name="P26"><text:s text:c="31"/><text:s text:c="8"/>6. Zmluvné pokuty za neoprávnený vývoz</text:p>
      <text:p text:style-name="P27"/>
      <text:p text:style-name="Standard"><text:s text:c="6"/>Za každý zistený prípad neoprávneného vývozu odpadových vôd do ČOV prevádzkovateľa môže prevádzkovateľ uložiť vývozcovi zmluvnú pokutu vo výške 166 ,-€ za každé vypustenie jednotlivo.</text:p>
      <text:p text:style-name="Standard"/>
      <text:p text:style-name="Standard"/>
      <text:p text:style-name="P28"><text:s text:c="16"/><text:s text:c="13"/>7. Úhrada za zvýšené znečistenie odpadových vôd</text:p>
      <text:p text:style-name="P29"><text:s text:c="3"/></text:p>
      <text:p text:style-name="Standard">Vývozca zaplatí prevádzkovateľovi úhradu za zvýšené znečistenie odpadových vôd vo výške 0,90,-€ za každý mg/l prekročeného povoleného znečistenia uvedeného v bode 4.2 tejto zmluvy a to za každú znečisťujúcu látku zvlášť. / CHSK5, <text:s/>BSK5, NH4/</text:p>
      <text:p text:style-name="Standard"/>
      <text:p text:style-name="Standard"/>
      <text:p text:style-name="P30"><text:s text:c="53"/>8. Náhrada škody</text:p>
      <text:p text:style-name="P31"/>
      <text:p text:style-name="Standard">Zaplatením zmluvnej pokuty vývozcom podľa bodu 6. tejto zmluvy nezaniká právo prevádzkovateľa na náhradu škody, ktorá mu vznikla vývozom odpadových vôd, prípadne porušením inej povinnosti vývozcu podľa tejto zmluvy, alebo iným konaním vývozcu, ktoré spôsobilo prevádzkovateľovi škodu.</text:p>
      <text:p text:style-name="Standard"/>
      <text:p text:style-name="Standard"/>
      <text:p text:style-name="Standard"><text:s text:c="38"/><text:span text:style-name="T32">9.Osobitné oprávnenie prevádzkovateľa <text:s text:c="24"/></text:span><text:span text:style-name="T33"><text:s text:c="33"/></text:span></text:p>
      <text:p text:style-name="Standard"/>
      <text:p text:style-name="Standard">Prevádzkovateľ má právo obmedziť, prerušiť, alebo zastaviť vývoz odpadových vôd do ČOV v prípade jeho prevádzkovej potreb, alebo porušenia povinností zo strany vývozcu.</text:p>
      <text:p text:style-name="Standard"/>
      <text:p text:style-name="Standard"/>
      <text:p text:style-name="P34"><text:s text:c="58"/>10. Cena</text:p>
      <text:p text:style-name="Standard"/>
      <text:p text:style-name="Standard">Cena za vývoz 1 m3 odpadových vôd do ČOV t.j. cena za vypustenie odpadových vôd z fekálneho vozidla vývozcu do príslušného zariadenia ČOV prevádzkovateľa je stanovená vo výške ceny za odkanalizovanie 1m3 odpadovej vidy produkovanými subjektami pripojenými kanalizáciou k ČOV prevádzkovateľa.</text:p>
      <text:p text:style-name="P35"/>
      <text:p text:style-name="P36"/>
      <text:p text:style-name="P37"><text:s text:c="53"/>11. Fakturácia</text:p>
      <text:p text:style-name="P38"><text:s text:c="3"/></text:p>
      <text:p text:style-name="Standard">Fakturácia a platenie vývozu odpadových vôd do ČOV Čachtice:</text:p>
      <text:p text:style-name="Standard"/>
      <text:p text:style-name="Standard">a/ vývoz odpadových vôd do ČOV bude prevádzkovateľ fakturovať jednou faktúrou za kalendárny mesiac, ktorú vystaví do 10. kalendárneho dňa nasledujúceho mesiaca so splatnosťou do 14. kalendárnych dní</text:p>
      <text:p text:style-name="Standard"/>
      <text:p text:style-name="Standard">b/ za každý deň omeškania platby je vývozca povinný uhradiť prevádzkovateľovi úrok z omeškania vypočítaný za každý deň omeškania v zmysle obchodného zákonníka.</text:p>
      <text:p text:style-name="Standard"/>
      <text:p text:style-name="Standard"/>
      <text:p text:style-name="P39">12. Záverečné ustanovenia</text:p>
      <text:p text:style-name="P40"><text:s/></text:p>
      <text:p text:style-name="Standard">Táto zmluva je uzatvorená na dobu neurčitú.</text:p>
      <text:p text:style-name="Standard">B/ Obsah zmluvy môžu zmluvné strany zmeniť, alebo doplniť obojstranným súhlasným prijatím jej<text:s/>písomného dodatku.</text:p>
      <text:p text:style-name="Standard">C/ Zmluva nadobúda platnosť dňom jej podpisu zmluvnými stranami.</text:p>
      <text:p text:style-name="Standard">D/Platnosť tejto zmluvy možno ukončiť písomnou dohodou oboch zmluvných strán. Okrem toho je možné platnosť tejto zmluvy ukončiť výpoveďou niektorej zp zmluvných strán, pričom výpovedná lehota začína plynúť od prvého dňa kalendárneho mesiaca nasledujúca po mesiaci, v ktorom bola písomná výpoveď doručená druhej strane. Výpovedná doba je 1 mesiac.</text:p>
      <text:p text:style-name="Standard"/>
      <text:p text:style-name="Standard"/>
      <text:p text:style-name="Standard"/>
      <text:p text:style-name="Standard">V Čachticiach dňa 05.04.2019</text:p>
      <text:p text:style-name="Standard"/>
      <text:p text:style-name="Standard"/>
      <text:p text:style-name="Standard"/>
      <text:p text:style-name="Standard"/>
      <text:p text:style-name="Standard"/>
      <text:p text:style-name="Standard">Za prevádzkovateľa:<text:s/><text:s text:c="81"/>Za vývozcu:</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SimSun" style:font-name-complex="Arial"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sk" fo:country="SK" style:language-asian="zh" style:country-asian="CN" style:language-complex="hi" style:country-complex="IN" style:text-combine="none" fo:hyphenate="true"/>
    </style:default-style>
    <style:style style:name="Normální" style:display-name="Normální" style:family="paragraph">
      <style:text-properties fo:hyphenate="false"/>
    </style:style>
    <style:style style:name="Standardnípísmoodstavce" style:display-name="Standardní písmo odstavce"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Seznam" style:display-name="Seznam"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meta:initial-creator>Uzivatel</meta:initial-creator>
    <dc:creator>Uzivatel</dc:creator>
    <meta:creation-date>2019-04-05T11:13:00Z</meta:creation-date>
    <dc:date>2019-05-06T08:51:00Z</dc:date>
    <meta:template xlink:href="Normal" xlink:type="simple"/>
    <meta:editing-cycles>2</meta:editing-cycles>
    <meta:editing-duration>PT180S</meta:editing-duration>
    <meta:document-statistic meta:page-count="1" meta:paragraph-count="13" meta:word-count="1021" meta:character-count="6832" meta:row-count="48" meta:non-whitespace-character-count="5824"/>
  </office:meta>
</office:document-meta>
</file>